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Roboto Condensed" svg:font-family="'Roboto Condensed',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o1" style:family="table">
      <style:table-properties style:width="12.698cm" table:align="left"/>
    </style:style>
    <style:style style:name="Tablo1.A" style:family="table-column">
      <style:table-column-properties style:column-width="2.293cm"/>
    </style:style>
    <style:style style:name="Tablo1.B" style:family="table-column">
      <style:table-column-properties style:column-width="2.298cm"/>
    </style:style>
    <style:style style:name="Tablo1.C" style:family="table-column">
      <style:table-column-properties style:column-width="8.107cm"/>
    </style:style>
    <style:style style:name="Tablo1.1" style:family="table-row">
      <style:table-row-properties fo:background-color="#f9f9f9">
        <style:background-image/>
      </style:table-row-properties>
    </style:style>
    <style:style style:name="Tablo1.A1" style:family="table-cell">
      <style:table-cell-properties style:vertical-align="middle" fo:padding="0.049cm" fo:border-left="0.035cm solid #808080" fo:border-right="none" fo:border-top="0.035cm solid #808080" fo:border-bottom="0.035cm solid #808080"/>
    </style:style>
    <style:style style:name="Tablo1.C1" style:family="table-cell">
      <style:table-cell-properties style:vertical-align="middle" fo:padding="0.049cm" fo:border="0.035cm solid #808080"/>
    </style:style>
    <style:style style:name="Tablo1.2" style:family="table-row">
      <style:table-row-properties fo:background-color="#ffffff">
        <style:background-image/>
      </style:table-row-properties>
    </style:style>
    <style:style style:name="Tablo1.A2" style:family="table-cell">
      <style:table-cell-properties style:vertical-align="middle" fo:padding="0.049cm" fo:border-left="0.035cm solid #808080" fo:border-right="none" fo:border-top="none" fo:border-bottom="0.035cm solid #808080"/>
    </style:style>
    <style:style style:name="Tablo1.C2" style:family="table-cell">
      <style:table-cell-properties style:vertical-align="middle" fo:padding="0.049cm" fo:border-left="0.035cm solid #808080" fo:border-right="0.035cm solid #808080" fo:border-top="none" fo:border-bottom="0.035cm solid #808080"/>
    </style:style>
    <style:style style:name="P1" style:family="paragraph" style:parent-style-name="Standard">
      <style:text-properties fo:font-size="10pt" style:font-size-asian="10pt" style:font-size-complex="10pt"/>
    </style:style>
    <style:style style:name="P2" style:family="paragraph" style:parent-style-name="Text_20_body">
      <style:paragraph-properties fo:margin-left="0cm" fo:margin-right="0cm" fo:margin-top="0cm" fo:margin-bottom="0cm" style:line-height-at-least="0.741cm" fo:text-align="justify" style:justify-single-word="false" fo:orphans="2" fo:widows="2" fo:text-indent="0cm" style:auto-text-indent="false" fo:padding="0cm" fo:border="none"/>
    </style:style>
    <style:style style:name="P3"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text-properties fo:font-variant="normal" fo:text-transform="none" fo:color="#000000" style:font-name="Roboto Condensed" fo:font-size="10pt" fo:letter-spacing="normal" fo:font-style="normal" fo:font-weight="normal" style:font-size-asian="10pt" style:font-size-complex="10pt"/>
    </style:style>
    <style:style style:name="P4"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text-properties fo:font-variant="normal" fo:text-transform="none" fo:color="#000000" fo:font-size="10pt" fo:letter-spacing="normal" style:font-size-asian="10pt" style:font-size-complex="10pt"/>
    </style:style>
    <style:style style:name="P5"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style>
    <style:style style:name="P6" style:family="paragraph" style:parent-style-name="Text_20_body" style:list-style-name="L1">
      <style:paragraph-properties fo:margin-left="0cm" fo:margin-right="0cm" fo:margin-top="0cm" fo:margin-bottom="0cm" fo:line-height="100%" fo:orphans="2" fo:widows="2" fo:text-indent="0cm" style:auto-text-indent="false" fo:background-color="#e4f3da" fo:padding="0cm" fo:border="none">
        <style:background-image/>
      </style:paragraph-properties>
      <style:text-properties fo:font-variant="normal" fo:text-transform="none" fo:color="#000000" style:font-name="Roboto Condensed" fo:font-size="10pt" fo:letter-spacing="normal" fo:font-style="normal" fo:font-weight="normal" style:font-size-asian="10pt" style:font-size-complex="10pt"/>
    </style:style>
    <style:style style:name="P7" style:family="paragraph" style:parent-style-name="Text_20_body" style:list-style-name="L2">
      <style:paragraph-properties fo:margin-left="0cm" fo:margin-right="0cm" fo:margin-top="0cm" fo:margin-bottom="0cm" fo:line-height="100%" fo:orphans="2" fo:widows="2" fo:text-indent="0cm" style:auto-text-indent="false" fo:background-color="#e4f3da" fo:padding="0cm" fo:border="none">
        <style:background-image/>
      </style:paragraph-properties>
      <style:text-properties fo:font-variant="normal" fo:text-transform="none" fo:color="#000000" style:font-name="Roboto Condensed" fo:font-size="10pt" fo:letter-spacing="normal" fo:font-style="normal" fo:font-weight="normal" style:font-size-asian="10pt" style:font-size-complex="10pt"/>
    </style:style>
    <style:style style:name="P8" style:family="paragraph" style:parent-style-name="Text_20_body" style:list-style-name="L8">
      <style:paragraph-properties fo:margin-left="0cm" fo:margin-right="0cm" fo:margin-top="0cm" fo:margin-bottom="0cm" fo:line-height="100%" fo:orphans="2" fo:widows="2" fo:text-indent="0cm" style:auto-text-indent="false" fo:background-color="#e4f3da" fo:padding="0cm" fo:border="none">
        <style:background-image/>
      </style:paragraph-properties>
      <style:text-properties fo:font-variant="normal" fo:text-transform="none" fo:color="#000000" style:font-name="Roboto Condensed" fo:font-size="10pt" fo:letter-spacing="normal" fo:font-style="normal" fo:font-weight="normal" style:font-size-asian="10pt" style:font-size-complex="10pt"/>
    </style:style>
    <style:style style:name="P9" style:family="paragraph" style:parent-style-name="Text_20_body" style:list-style-name="L8">
      <style:paragraph-properties fo:margin-left="0cm" fo:margin-right="0cm" fo:margin-top="0cm" fo:margin-bottom="0cm" fo:line-height="100%" fo:orphans="2" fo:widows="2" fo:text-indent="0cm" style:auto-text-indent="false" fo:background-color="#e4f3da" fo:padding="0cm" fo:border="none">
        <style:background-image/>
      </style:paragraph-properties>
      <style:text-properties fo:font-variant="normal" fo:text-transform="none" fo:color="#000000" fo:font-size="10pt" fo:letter-spacing="normal" style:font-size-asian="10pt" style:font-size-complex="10pt"/>
    </style:style>
    <style:style style:name="P10" style:family="paragraph" style:parent-style-name="Text_20_body" style:list-style-name="L2">
      <style:paragraph-properties fo:margin-left="0cm" fo:margin-right="0cm" fo:margin-top="0cm" fo:margin-bottom="0cm" fo:line-height="100%" fo:orphans="2" fo:widows="2" fo:text-indent="0cm" style:auto-text-indent="false" fo:background-color="#e4f3da" fo:padding="0cm" fo:border="none">
        <style:background-image/>
      </style:paragraph-properties>
      <style:text-properties fo:font-variant="normal" fo:text-transform="none" fo:color="#000000" fo:font-size="10pt" fo:letter-spacing="normal" style:font-size-asian="10pt" style:font-size-complex="10pt"/>
    </style:style>
    <style:style style:name="P11" style:family="paragraph" style:parent-style-name="Text_20_body" style:list-style-name="L1">
      <style:paragraph-properties fo:margin-left="0cm" fo:margin-right="0cm" fo:margin-top="0cm" fo:margin-bottom="0cm" fo:line-height="100%" fo:orphans="2" fo:widows="2" fo:text-indent="0cm" style:auto-text-indent="false" fo:background-color="#e4f3da" fo:padding="0cm" fo:border="none">
        <style:background-image/>
      </style:paragraph-properties>
      <style:text-properties fo:font-variant="normal" fo:text-transform="none" fo:color="#000000" fo:font-size="10pt" fo:letter-spacing="normal" style:font-size-asian="10pt" style:font-size-complex="10pt"/>
    </style:style>
    <style:style style:name="P12" style:family="paragraph" style:parent-style-name="Text_20_body" style:list-style-name="L3">
      <style:paragraph-properties fo:margin-left="0cm" fo:margin-right="0cm" fo:margin-top="0cm" fo:margin-bottom="0cm" fo:line-height="100%" fo:orphans="2" fo:widows="2" fo:text-indent="0cm" style:auto-text-indent="false" fo:background-color="#e2f4f9" fo:padding="0cm" fo:border="none">
        <style:background-image/>
      </style:paragraph-properties>
      <style:text-properties fo:font-variant="normal" fo:text-transform="none" fo:color="#000000" style:font-name="Roboto Condensed" fo:font-size="10pt" fo:letter-spacing="normal" fo:font-style="normal" fo:font-weight="normal" style:font-size-asian="10pt" style:font-size-complex="10pt"/>
    </style:style>
    <style:style style:name="P13" style:family="paragraph" style:parent-style-name="Text_20_body" style:list-style-name="L3">
      <style:paragraph-properties fo:margin-left="0cm" fo:margin-right="0cm" fo:margin-top="0cm" fo:margin-bottom="0cm" fo:line-height="100%" fo:orphans="2" fo:widows="2" fo:text-indent="0cm" style:auto-text-indent="false" fo:background-color="#e2f4f9" fo:padding="0cm" fo:border="none">
        <style:background-image/>
      </style:paragraph-properties>
      <style:text-properties fo:font-variant="normal" fo:text-transform="none" fo:color="#000000" fo:font-size="10pt" fo:letter-spacing="normal" style:font-size-asian="10pt" style:font-size-complex="10pt"/>
    </style:style>
    <style:style style:name="P14" style:family="paragraph" style:parent-style-name="Text_20_body" style:list-style-name="L4">
      <style:paragraph-properties fo:margin-left="0cm" fo:margin-right="0cm" fo:margin-top="0cm" fo:margin-bottom="0cm" fo:line-height="100%" fo:orphans="2" fo:widows="2" fo:text-indent="0cm" style:auto-text-indent="false" fo:background-color="#e2f4f9" fo:padding="0cm" fo:border="none">
        <style:background-image/>
      </style:paragraph-properties>
    </style:style>
    <style:style style:name="P15" style:family="paragraph" style:parent-style-name="Text_20_body" style:list-style-name="L5">
      <style:paragraph-properties fo:margin-left="0cm" fo:margin-right="0cm" fo:margin-top="0cm" fo:margin-bottom="0cm" fo:line-height="100%" fo:orphans="2" fo:widows="2" fo:text-indent="0cm" style:auto-text-indent="false" fo:background-color="#e2f4f9" fo:padding="0cm" fo:border="none">
        <style:background-image/>
      </style:paragraph-properties>
    </style:style>
    <style:style style:name="P16" style:family="paragraph" style:parent-style-name="Text_20_body" style:list-style-name="L6">
      <style:paragraph-properties fo:margin-left="0cm" fo:margin-right="0cm" fo:margin-top="0cm" fo:margin-bottom="0cm" fo:line-height="100%" fo:orphans="2" fo:widows="2" fo:text-indent="0cm" style:auto-text-indent="false" fo:background-color="#e2f4f9" fo:padding="0cm" fo:border="none">
        <style:background-image/>
      </style:paragraph-properties>
    </style:style>
    <style:style style:name="P17" style:family="paragraph" style:parent-style-name="Text_20_body" style:list-style-name="L7">
      <style:paragraph-properties fo:margin-left="0cm" fo:margin-right="0cm" fo:margin-top="0cm" fo:margin-bottom="0cm" fo:line-height="100%" fo:orphans="2" fo:widows="2" fo:text-indent="0cm" style:auto-text-indent="false" fo:background-color="#e2f4f9" fo:padding="0cm" fo:border="none">
        <style:background-image/>
      </style:paragraph-properties>
    </style:style>
    <style:style style:name="P18" style:family="paragraph" style:parent-style-name="Text_20_body" style:list-style-name="L9">
      <style:paragraph-properties fo:margin-left="0cm" fo:margin-right="0cm" fo:margin-top="0cm" fo:margin-bottom="0cm" fo:line-height="100%" fo:orphans="2" fo:widows="2" fo:text-indent="0cm" style:auto-text-indent="false" fo:background-color="#e2f4f9" fo:padding="0cm" fo:border="none">
        <style:background-image/>
      </style:paragraph-properties>
    </style:style>
    <style:style style:name="P19" style:family="paragraph" style:parent-style-name="Table_20_Contents">
      <style:paragraph-properties fo:margin-left="0cm" fo:margin-right="0cm" fo:margin-top="0cm" fo:margin-bottom="0cm" style:line-height-at-least="0.741cm" fo:text-align="justify" style:justify-single-word="false" fo:text-indent="0cm" style:auto-text-indent="false" fo:padding="0cm" fo:border="none"/>
    </style:style>
    <style:style style:name="P20" style:family="paragraph" style:parent-style-name="Table_20_Contents">
      <style:paragraph-properties fo:margin-left="0cm" fo:margin-right="0cm" fo:margin-top="0cm" fo:margin-bottom="0cm" style:line-height-at-least="0.741cm" fo:text-align="justify" style:justify-single-word="false" fo:text-indent="0cm" style:auto-text-indent="false" fo:padding="0cm" fo:border="none"/>
      <style:text-properties fo:font-size="10pt" style:font-size-asian="10pt" style:font-size-complex="10pt"/>
    </style:style>
    <style:style style:name="T1" style:family="text">
      <style:text-properties style:font-name="Roboto Condensed" fo:font-style="normal" fo:font-weight="normal"/>
    </style:style>
    <style:style style:name="T2" style:family="text">
      <style:text-properties fo:font-size="12pt"/>
    </style:style>
    <style:style style:name="T3" style:family="text">
      <style:text-properties fo:font-variant="normal" fo:text-transform="none" fo:color="#000000" style:font-name="Roboto Condensed" fo:font-size="12pt" fo:letter-spacing="normal" fo:font-style="normal" fo:font-weight="normal"/>
    </style:style>
    <style:style style:name="T4" style:family="text">
      <style:text-properties fo:font-variant="normal" fo:text-transform="none" fo:color="#000000" style:font-name="Roboto Condensed" fo:font-size="12pt" fo:letter-spacing="normal" fo:font-style="normal" style:text-underline-style="solid" style:text-underline-width="auto" style:text-underline-color="font-color" fo:font-weight="normal"/>
    </style:style>
    <style:style style:name="T5" style:family="text">
      <style:text-properties fo:font-variant="normal" fo:text-transform="none" fo:color="#000000" style:font-name="Roboto Condensed" fo:letter-spacing="normal" fo:font-style="normal" fo:font-weight="normal"/>
    </style:style>
    <style:style style:name="T6" style:family="text">
      <style:text-properties fo:font-variant="normal" fo:text-transform="none" fo:color="#000000" style:font-name="Roboto Condensed" fo:letter-spacing="normal" fo:font-style="normal" style:text-underline-style="solid" style:text-underline-width="auto" style:text-underline-color="font-color" fo:font-weight="normal"/>
    </style:style>
    <style:style style:name="T7" style:family="text">
      <style:text-properties fo:font-variant="normal" fo:text-transform="none" fo:color="#000000" style:font-name="Roboto Condensed" fo:font-size="10pt" fo:letter-spacing="normal" fo:font-style="normal" fo:font-weight="normal" style:font-size-asian="10pt" style:font-size-complex="10pt"/>
    </style:style>
    <style:style style:name="T8" style:family="text">
      <style:text-properties fo:font-variant="normal" fo:text-transform="none" fo:color="#000000" style:font-name="Roboto Condensed" fo:font-size="10pt" fo:letter-spacing="normal" fo:font-style="normal" style:text-underline-style="solid" style:text-underline-width="auto" style:text-underline-color="font-color" fo:font-weight="normal" style:font-size-asian="10pt" style:font-size-complex="10pt"/>
    </style:style>
    <style:style style:name="T9" style:family="text">
      <style:text-properties fo:font-size="10pt" style:font-size-asian="10pt" style:font-size-complex="10pt"/>
    </style:style>
    <text:list-style style:name="L1">
      <text:list-level-style-number text:level="1" text:style-name="Numbering_20_Symbols" style:num-suffix="." style:num-format="1">
        <style:list-level-properties/>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number text:level="1" text:style-name="Numbering_20_Symbols" style:num-suffix="." style:num-format="1">
        <style:list-level-properties/>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Strong_20_Emphasis"><text:span text:style-name="T7">ENTEGRE MÜCADELE YÖNTEMLERİ</text:span></text:span></text:p>
      <text:p text:style-name="P5"><text:span text:style-name="Strong_20_Emphasis"><text:span text:style-name="T7">IPM </text:span></text:span><text:span text:style-name="T7">(Entegre Zararlı Yönetimi)</text:span><text:span text:style-name="Strong_20_Emphasis"><text:span text:style-name="T7">      ICM </text:span></text:span><text:span text:style-name="T7">(Entegre Ürün Yönetimi)       </text:span><text:span text:style-name="Strong_20_Emphasis"><text:span text:style-name="T7">IPC</text:span></text:span><text:span text:style-name="T7"> (Entegre Zararlılarla Mücadele Kontrolü)</text:span></text:p>
      <text:p text:style-name="P5"><text:span text:style-name="T7">"Zararlı türlerin popülasyon dinamikleri ve çevre ile ilişkilerini dikkate alarak, uygun olan tüm mücadele yöntem ve tekniklerini uyumlu bir şekilde kullanarak, </text:span><text:span text:style-name="Strong_20_Emphasis"><text:span text:style-name="T7">zararlıların popülasyon yoğunluklarını ekonomik zarar seviyesinin altında tutan bir zararlı yönetim sistemidir.</text:span></text:span><text:span text:style-name="T7">" şeklinde tanımlanmaktadır.</text:span></text:p>
      <text:p text:style-name="P5"><text:span text:style-name="Strong_20_Emphasis"><text:span text:style-name="T7">Zararlı: </text:span></text:span><text:span text:style-name="T7">Bu tanımda geçen zararlı tabiri, </text:span><text:span text:style-name="Strong_20_Emphasis"><text:span text:style-name="T7">kültür bitkilerinde zarar yapan böcekleri, kırmızı örümcekleri, nematodları, fungusları, bakterileri, virüsleri, yabancı otları, kemirgenleri ve kuşları</text:span></text:span><text:span text:style-name="T7"> kapsamaktadır.</text:span></text:p>
      <text:p text:style-name="P5"><text:span text:style-name="Strong_20_Emphasis"><text:span text:style-name="T7">Zararlı Yönetimi: </text:span></text:span><text:span text:style-name="Emphasis"><text:span text:style-name="T7">Hastalık</text:span></text:span><text:span text:style-name="T7">, </text:span><text:span text:style-name="Emphasis"><text:span text:style-name="T7">zararlı</text:span></text:span><text:span text:style-name="T7"> ve </text:span><text:span text:style-name="Emphasis"><text:span text:style-name="T7">yabancı otların</text:span></text:span><text:span text:style-name="T7"> popülasyon yoğunluklarının, </text:span><text:span text:style-name="Emphasis"><text:span text:style-name="T7">ekonomik zarar seviyesinin altında tutulabilmesi için</text:span></text:span><text:span text:style-name="T7"> yapılan bütün faaliyetlerdir.</text:span></text:p>
      <text:p text:style-name="P5"><text:span text:style-name="T7">*</text:span><text:span text:style-name="Strong_20_Emphasis"><text:span text:style-name="T7">Ekonomik Zarar Seviyesi: </text:span></text:span><text:span text:style-name="T7">Hastalık, zararlı ve yabancı otların, </text:span><text:span text:style-name="Strong_20_Emphasis"><text:span text:style-name="T8">ekonomik zarara neden olan en düşük popülasyon yoğunluğudur.</text:span></text:span></text:p>
      <text:p text:style-name="P5"><text:span text:style-name="T7">*</text:span><text:span text:style-name="Strong_20_Emphasis"><text:span text:style-name="T7">Ekonomik Zarar Eşiği: </text:span></text:span><text:span text:style-name="T7">Bir zararlı popülasyonunun çoğalarak, </text:span><text:span text:style-name="Strong_20_Emphasis"><text:span text:style-name="T8">ekonomik zarar seviyesine ulaşmasına engel olmak için, mücadeleye başlamayı gerektiren yoğunluktur.</text:span></text:span></text:p>
      <text:p text:style-name="P5"><text:span text:style-name="Strong_20_Emphasis"><text:span text:style-name="T7">Zararlılara Karşı Savaş Yönetimi</text:span></text:span></text:p>
      <text:list xml:id="list2636147575034434061" text:style-name="L1">
        <text:list-item>
          <text:p text:style-name="P6">Kültürel Önlemler,</text:p>
        </text:list-item>
        <text:list-item>
          <text:p text:style-name="P6">Mekanik Savaşım,</text:p>
        </text:list-item>
        <text:list-item>
          <text:p text:style-name="P6">Fiziksel Savaşım,</text:p>
        </text:list-item>
        <text:list-item>
          <text:p text:style-name="P6">Karantina Önlemleri,</text:p>
        </text:list-item>
        <text:list-item>
          <text:p text:style-name="P6">Biyoteknik Yöntemler,</text:p>
        </text:list-item>
        <text:list-item>
          <text:p text:style-name="P6">Biyolojik Savaşım,</text:p>
        </text:list-item>
        <text:list-item>
          <text:p text:style-name="P11"><text:span text:style-name="T1">Kimyasal Savaşım.</text:span></text:p>
        </text:list-item>
      </text:list>
      <text:p text:style-name="P5"><text:span text:style-name="Strong_20_Emphasis"><text:span text:style-name="T7">Entegre Mücadelenin Genel Hedefleri</text:span></text:span></text:p>
      <text:list xml:id="list3928955111176267617" text:style-name="L2">
        <text:list-item>
          <text:p text:style-name="P7">Pestisitlerin çevreye (toprak, su ve hava) bulaşmasını önlemek,</text:p>
        </text:list-item>
        <text:list-item>
          <text:p text:style-name="P7">Güvenilir, kaliteli ve ilaç kalıntısı bulunmayan ürün elde edilmesi,</text:p>
        </text:list-item>
        <text:list-item>
          <text:p text:style-name="P7">Faydalı organizmaların korunması ve desteklenmesi,</text:p>
        </text:list-item>
        <text:list-item>
          <text:p text:style-name="P10"><text:span text:style-name="T1">İlaçların çevrede (toprak, su ve hava) yarattığı olumsuzlukların en aza indirilmesi,</text:span></text:p>
        </text:list-item>
      </text:list>
      <text:p text:style-name="P5"><text:span text:style-name="Strong_20_Emphasis"><text:span text:style-name="T7">Entegre mücadele,</text:span></text:span><text:span text:style-name="T7"> belirli bir </text:span><text:span text:style-name="T8">Agro ekosistemde bulunan hastalık, zararlı ve yabancı otların mücadelesinin ayrı ayrı değil, hepsinin birlikte yapılmasını ve uygun mücadele yöntemleri ve tekniklerinin, </text:span><text:span text:style-name="Strong_20_Emphasis"><text:span text:style-name="T8">birbirini tamamlayacak şekilde entegre edilmesini </text:span></text:span><text:span text:style-name="T8">öngörmektedir.</text:span></text:p>
      <text:p text:style-name="P5"><text:span text:style-name="Strong_20_Emphasis"><text:span text:style-name="T7">Entegre mücadelede;</text:span></text:span><text:span text:style-name="T7"> </text:span><text:span text:style-name="T8">hastalık etmenleri, zararlılar ve yabancı otların tamamen ortadan kaldırılması değil</text:span><text:span text:style-name="T7">; bunların </text:span><text:span text:style-name="Strong_20_Emphasis"><text:span text:style-name="T7">popülasyon yoğunluklarının ekonomik zarar seviyesinin altında tutulması</text:span></text:span><text:span text:style-name="T7"> esastır.</text:span></text:p>
      <text:p text:style-name="P5"><text:span text:style-name="Strong_20_Emphasis"><text:span text:style-name="T7">Entegre mücadele programları,</text:span></text:span><text:span text:style-name="T7"> </text:span><text:span text:style-name="T8">ana hastalık, zararlı ve yabancı ot mücadelesi esas alınarak</text:span><text:span text:style-name="T7"> uygulanır. Ancak potansiyel zararlı organizmalar da dikkate alınır.</text:span></text:p>
      <text:p text:style-name="P5"><text:span text:style-name="Strong_20_Emphasis"><text:span text:style-name="T7">Kimyasal mücadele,</text:span></text:span><text:span text:style-name="T7"> </text:span><text:span text:style-name="T8">Entegre mücadele programlarında en son başvurulması gereken bir mücadele yöntemidir.</text:span><text:span text:style-name="T7"> Ekonomik ve ekolojik olarak bir zorunluluk bulunmadığı sürece, kimyasal mücadeleye yer verilmemesi gerekir. Ancak kimyasal mücadele uygulama zorunluluğu var ise, çevre dostu ve seçici ilaçlar kullanılmalıdır.</text:span></text:p>
      <text:p text:style-name="P5"><text:span text:style-name="Strong_20_Emphasis"><text:span text:style-name="T7">Entegre Mücadelenin Yararları</text:span></text:span></text:p>
      <text:list xml:id="list8035224775626649009" text:style-name="L3">
        <text:list-item>
          <text:p text:style-name="P12">Entegre mücadele, sürdürülebilir tarımsal üretimi ve kalkınmayı sağlar,</text:p>
        </text:list-item>
        <text:list-item>
          <text:p text:style-name="P12">Kaliteli ve ilaç kalıntı riski az olan ürün elde edilmesini sağlar,</text:p>
        </text:list-item>
        <text:list-item>
          <text:p text:style-name="P12">Zararlı organizmaların, kullanılan ilaçlara karşı direnç oluşturmasını geciktirir,</text:p>
        </text:list-item>
        <text:list-item>
          <text:p text:style-name="P12">Entegre mücadele, çevreci bir mücadele sistemi olup; insan sağlığı ve çevrenin korunmasını sağlar, 13 Entegre Mücadelenin Yararları</text:p>
        </text:list-item>
        <text:list-item>
          <text:p text:style-name="P12">Doğada var olan biyolojik çeşitliliğin ve canlılar arasındaki doğal dengenin korunmasını sağlar,</text:p>
        </text:list-item>
        <text:list-item>
          <text:p text:style-name="P12">Zararlı organizma popülasyonlarının baskı altında tutulmasında büyük rol oynayan, faydalı organizmaların korunmasını sağlar. Bunun sonucu olarak salgın yapma tehlikeleri azalır,</text:p>
        </text:list-item>
        <text:list-item>
          <text:p text:style-name="P13"><text:span text:style-name="T1">Gereksiz ilaçlamaların önlenmesi nedeniyle, ilaçlama sayısı azalacağından, hem insan ve hayvanlarda oluşabilecek zehirlenme riski, hem de mücadele masrafları azalır,</text:span></text:p>
        </text:list-item>
      </text:list>
      <text:p text:style-name="P5"><text:span text:style-name="Strong_20_Emphasis"><text:span text:style-name="T7">Entegre Mücadelede Örnekleme ve Kontrol Yöntemleri</text:span></text:span></text:p>
      <text:p text:style-name="P4"><text:span text:style-name="T1">Örnek alma şekli, örnek sayısı, örnek alma zamanı zararlının türüne göre değişebilmektedir. Örneklemeler genellikle haftada bir defa yapılmaktadır. Hızla çoğalan (Döl süresi kısa olan) zararlılarda bu süre 3-4 günde tutulmalıdır. Ekonomik zarar eşiğine yaklaştıkça örnekleme aralığı kısalmaktadır.</text:span></text:p>
      <text:list xml:id="list658757649382401700" text:style-name="L4">
        <text:list-item>
          <text:p text:style-name="P14"><text:span text:style-name="Strong_20_Emphasis"><text:span text:style-name="T7">Atrap Yöntemi</text:span></text:span></text:p>
        </text:list-item>
      </text:list>
      <text:p text:style-name="P5"><text:span text:style-name="Strong_20_Emphasis"><text:span text:style-name="T7">Özellikle predatör böceklerin yakalanmasında ve sayılmasında pamuk alanlarında en çok kullanılan araç durumundadır.</text:span></text:span><text:span text:style-name="T7"> Atrap, 38 cm çapında bir çember, çember çapının iki misli kadar derinlikte bir torba ve 60-90 cm uzunluğunda bir saptan ibarettir.</text:span></text:p>
      <text:list xml:id="list5114341990368719582" text:style-name="L5">
        <text:list-item>
          <text:p text:style-name="P15"><text:span text:style-name="Strong_20_Emphasis"><text:span text:style-name="T7">Gözle Kontrol Yöntemi</text:span></text:span></text:p>
        </text:list-item>
      </text:list>
      <text:p text:style-name="P5"><text:span text:style-name="Strong_20_Emphasis"><text:span text:style-name="T7">Gözle kolayca görülebilen zararlıları saymada kullanılan bir yöntemdir</text:span></text:span><text:span text:style-name="T7">. Direkt sayım, zararlının türüne ve biyolojik dönemine bağlı olarak, çıplak gözle veya yardımcı araç (lup, stereoskobik mikroskop) kullanılarak yapılır.</text:span></text:p>
      <text:list xml:id="list2361471229951821208" text:style-name="L6">
        <text:list-item>
          <text:p text:style-name="P16"><text:soft-page-break/><text:span text:style-name="Strong_20_Emphasis"><text:span text:style-name="T7">Kültüre Alma Yöntemi</text:span></text:span></text:p>
        </text:list-item>
      </text:list>
      <text:p text:style-name="P3">Pamuk alanlarındaki önemli bir doğal düşman grubunu da parazitoidler oluşturmaktadır. Bu doğal düşmanların ve etkinliklerinin belirlenebilmesi için yeterli sayıda zararlının farklı dönemlerini (yumurta, larva-nimf, ergin, pupa) kapsayacak şekilde kültüre alınmalıdır.</text:p>
      <text:list xml:id="list6496589943017692419" text:style-name="L7">
        <text:list-item>
          <text:p text:style-name="P17"><text:span text:style-name="Strong_20_Emphasis"><text:span text:style-name="T7">Tuzak Yöntemi</text:span></text:span></text:p>
        </text:list-item>
      </text:list>
      <text:p text:style-name="P5"><text:span text:style-name="Strong_20_Emphasis"><text:span text:style-name="T7">Lepidopterlerin örneklenmesinde</text:span></text:span><text:span text:style-name="T7"> </text:span><text:span text:style-name="Emphasis"><text:span text:style-name="T7">feromon tuzaklarından</text:span></text:span><text:span text:style-name="T7"> yararlanılmaktadır. Örneğin; </text:span><text:span text:style-name="Strong_20_Emphasis"><text:span text:style-name="T7">Yeşilkurt’un</text:span></text:span><text:span text:style-name="T7"> ergin uçuş seyirlerinin izlenmesine </text:span><text:span text:style-name="Strong_20_Emphasis"><text:span text:style-name="T7">funnel tipi feromon tuzaklarlardan</text:span></text:span><text:span text:style-name="T7"> yararlanılır. </text:span><text:span text:style-name="Strong_20_Emphasis"><text:span text:style-name="T7">Pamuk çizgili yaprakkurdu, pembekurt, dikenlikurt ve pamuk yaprakkurdu</text:span></text:span><text:span text:style-name="T7"> ergin uçuş seyirlerinin izlenmesinde </text:span><text:span text:style-name="Strong_20_Emphasis"><text:span text:style-name="T7">delta tipi feromon tuzaklar</text:span></text:span><text:span text:style-name="T7"> kullanılmaktadır.  Ayrıca </text:span><text:span text:style-name="Strong_20_Emphasis"><text:span text:style-name="T7">Bozkurtların örneklenmesinde</text:span></text:span><text:span text:style-name="T7"> </text:span><text:span text:style-name="Emphasis"><text:span text:style-name="T7">Robinson</text:span></text:span><text:span text:style-name="T7"> tipi ışık tuzaklarından da yararlanılmaktadır.</text:span></text:p>
      <text:p text:style-name="P5"><text:span text:style-name="Strong_20_Emphasis"><text:span text:style-name="T7">Kimyasal İlaçların Zararları</text:span></text:span></text:p>
      <text:list xml:id="list6629120592183667333" text:style-name="L8">
        <text:list-item>
          <text:p text:style-name="P8">Kimyasal ilaçlar, canlılar arasında var olan doğal dengeyi bozar,</text:p>
        </text:list-item>
        <text:list-item>
          <text:p text:style-name="P8">İnsan ve sıcak kanlılarda, doğrudan veya dolaylı olarak zehirlenmelere neden olur,</text:p>
        </text:list-item>
        <text:list-item>
          <text:p text:style-name="P8">Toprağa, havaya ve suya karışarak, çevre kirliliğine yol açar,</text:p>
        </text:list-item>
        <text:list-item>
          <text:p text:style-name="P8">Hastalık, zararlı ve yabancı otların, zamanla bazı ilaçlara karşı direnç kazanmalarına neden olur,</text:p>
        </text:list-item>
        <text:list-item>
          <text:p text:style-name="P8">Ürünlerde kalıntı bırakır; bu durum, iç ve dış satımda sorun yaratır,</text:p>
        </text:list-item>
        <text:list-item>
          <text:p text:style-name="P8">Faydalı organizmalara zarar vererek, zararlı popülasyonlarının artmasına neden olur. Bunun sonucu olarak, zararlıların salgın yapma tehlikesi artar,</text:p>
        </text:list-item>
        <text:list-item>
          <text:p text:style-name="P8">Bal arıları, tozlayıcı(polinatör) arılar, kuşlar, balıklar, suda yaşayan diğer canlılar ve toprak mikroorganizmaları gibi hedef olmayan organizmaları olumsuz yönde etkiler.</text:p>
        </text:list-item>
        <text:list-item>
          <text:p text:style-name="P9"><text:span text:style-name="T1">Tavsiye dışı kullanımlarda kültür bitkilerinde fitotoksisiteye neden olabilirler.</text:span></text:p>
        </text:list-item>
      </text:list>
      <text:p text:style-name="P5"><text:span text:style-name="Strong_20_Emphasis"><text:span text:style-name="T7">Pestisit Uygulama Teknikleri</text:span></text:span></text:p>
      <text:p text:style-name="P5"><text:span text:style-name="T7">Hastalık ve zararlılarla ilgili kimyasal mücadele uygulamalarında </text:span><text:span text:style-name="Strong_20_Emphasis"><text:span text:style-name="T8">hidrolik tarla pülverizatörü</text:span></text:span><text:span text:style-name="T7"> kullanılmalıdır.</text:span></text:p>
      <text:list xml:id="list6575416250287335738" text:style-name="L9">
        <text:list-item>
          <text:p text:style-name="P18"><text:span text:style-name="Strong_20_Emphasis"><text:span text:style-name="T7">Çalışma basıncı,</text:span></text:span></text:p>
        </text:list-item>
        <text:list-item>
          <text:p text:style-name="P18"><text:span text:style-name="Strong_20_Emphasis"><text:span text:style-name="T7">Meme tipi,</text:span></text:span></text:p>
        </text:list-item>
        <text:list-item>
          <text:p text:style-name="P18"><text:span text:style-name="Strong_20_Emphasis"><text:span text:style-name="T7">Meme delik çapı,</text:span></text:span></text:p>
        </text:list-item>
        <text:list-item>
          <text:p text:style-name="P18"><text:span text:style-name="Strong_20_Emphasis"><text:span text:style-name="T7">Meme verdisi,</text:span></text:span></text:p>
        </text:list-item>
        <text:list-item>
          <text:p text:style-name="P18"><text:span text:style-name="Strong_20_Emphasis"><text:span text:style-name="T7">İlerleme hızı</text:span></text:span><text:span text:style-name="T7"> gibi biyolojik etkinliği doğrudan etkileyebilecek faktörler amaca uygun olarak seçilmelidir.</text:span></text:p>
        </text:list-item>
      </text:list>
      <text:p text:style-name="P5"><text:span text:style-name="T7">Uygulamalardan önce makine kalibrasyonu yapılmalıdır. </text:span><text:span text:style-name="Strong_20_Emphasis"><text:span text:style-name="T7">İlaçlamalar günün serin saatlerinde ve rüzgarsız hava şartlarında </text:span></text:span><text:span text:style-name="T7">yapılmalı ve gerekli güvenlik önlemleri alınmalıdır.</text:span></text:p>
      <text:p text:style-name="P5"><text:span text:style-name="Strong_20_Emphasis"><text:span text:style-name="T7">Mücadelenin Yöntemi</text:span></text:span></text:p>
      <text:p text:style-name="P5"><text:span text:style-name="T7">Örneğin pamuk tarlalarında uygulanacak entegre mücadele programlarında; hastalık, zararlı ve yabancı otların mücadelesi birlikte düşünülerek ve mücadelenin yönetimi; </text:span><text:span text:style-name="Strong_20_Emphasis"><text:span text:style-name="T7">Ana zararlıların</text:span></text:span><text:span text:style-name="T7"> (Pamuk Yaprakbiti, Tütüntripsi, Pamuk yaprakpireleri, Kırmızıörümcekler ve Tütün Beyazsineği) ve </text:span><text:span text:style-name="Strong_20_Emphasis"><text:span text:style-name="T7">Ana hastalığın</text:span></text:span><text:span text:style-name="T7"> (Pamuk Verticillium Solgunluğu) mücadelesi esas alınarak yapılır.</text:span></text:p>
      <text:p text:style-name="P5"><text:span text:style-name="Strong_20_Emphasis"><text:span text:style-name="T7">Diğer hastalık, zararlı ve yabancı otların mücadelesi ise</text:span></text:span><text:span text:style-name="T7">, bunlara entegre edilir. Pamuk tarlaları, hastalık, zararlı ve yabancı otların çıkış periyotları dikkate alınarak, düzenli olarak kontrol edilir. Zararlılar ve doğal düşmanlarının popülasyon yoğunlukları izlenir. Ekonomik zarar eşiğine ulaşan hastalık, zararlı ve yabancı otların mücadelesi yapılır.</text:span></text:p>
      <text:p text:style-name="P5"><text:span text:style-name="Strong_20_Emphasis"><text:span text:style-name="T7">Pamuk tarlalarında ana zararlı ile birlikte, ekonomik zarar eşiğine ulaşmış diğer zararlıların mücadele zamanlarının çakışması durumunda,</text:span></text:span><text:span text:style-name="T7"> bunların hepsine etkili olan bir BKÜ kullanılmalıdır. Yine ana hastalıktan başka hastalıklar mevcut ve bunların mücadele zamanı çakışıyorsa, bu hastalıkların hepsini kontrol eden fungisitler kullanılmalıdır.</text:span></text:p>
      <text:p text:style-name="P5"><text:span text:style-name="Strong_20_Emphasis"><text:span text:style-name="T7">Mücadele zamanları çakışan hastalık ve zararlılara karşı</text:span></text:span><text:span text:style-name="T7"> tavsiye edilen ilaçlar farklı ise, bunların birbiriyle karıştırılmasının uygun olup olmayacağına bakılmalıdır.??? İlaçların karıştırılması uygun ise karıştırılarak, değil ise ayrı ayrı uygulanmalıdır.</text:span></text:p>
      <text:p text:style-name="P2"><text:span text:style-name="Strong_20_Emphasis"><text:span text:style-name="T7">Tarım İlaçlarının Toplam Risk Değerlerine Göre Sınıflandırılması</text:span></text:span></text:p>
      <table:table table:name="Tablo1" table:style-name="Tablo1">
        <table:table-column table:style-name="Tablo1.A"/>
        <table:table-column table:style-name="Tablo1.B"/>
        <table:table-column table:style-name="Tablo1.C"/>
        <table:table-row table:style-name="Tablo1.1">
          <table:table-cell table:style-name="Tablo1.A1" office:value-type="string">
            <text:p text:style-name="P19"><text:span text:style-name="Strong_20_Emphasis"><text:span text:style-name="T9">Risk Değeri</text:span></text:span></text:p>
          </table:table-cell>
          <table:table-cell table:style-name="Tablo1.A1" office:value-type="string">
            <text:p text:style-name="P19"><text:span text:style-name="Strong_20_Emphasis"><text:span text:style-name="T9">Sınıf Değeri</text:span></text:span></text:p>
          </table:table-cell>
          <table:table-cell table:style-name="Tablo1.C1" office:value-type="string">
            <text:p text:style-name="P19"><text:span text:style-name="Strong_20_Emphasis"><text:span text:style-name="T9">Açıklama</text:span></text:span></text:p>
          </table:table-cell>
        </table:table-row>
        <table:table-row table:style-name="Tablo1.2">
          <table:table-cell table:style-name="Tablo1.A2" office:value-type="string">
            <text:p text:style-name="P20">3,0-5,9</text:p>
          </table:table-cell>
          <table:table-cell table:style-name="Tablo1.A2" office:value-type="string">
            <text:p text:style-name="P20">1</text:p>
          </table:table-cell>
          <table:table-cell table:style-name="Tablo1.C2" office:value-type="string">
            <text:p text:style-name="P20">Güvenli olarak tavsiye edilen tarım ilaçları</text:p>
          </table:table-cell>
        </table:table-row>
        <table:table-row table:style-name="Tablo1.1">
          <table:table-cell table:style-name="Tablo1.A2" office:value-type="string">
            <text:p text:style-name="P20">6,0-7,0</text:p>
          </table:table-cell>
          <table:table-cell table:style-name="Tablo1.A2" office:value-type="string">
            <text:p text:style-name="P20">2</text:p>
          </table:table-cell>
          <table:table-cell table:style-name="Tablo1.C2" office:value-type="string">
            <text:p text:style-name="P20">Kontrollü olarak tavsiye edilen tarım ilaçları</text:p>
          </table:table-cell>
        </table:table-row>
        <table:table-row table:style-name="Tablo1.2">
          <table:table-cell table:style-name="Tablo1.A2" office:value-type="string">
            <text:p text:style-name="P20">7,1-10,0</text:p>
          </table:table-cell>
          <table:table-cell table:style-name="Tablo1.A2" office:value-type="string">
            <text:p text:style-name="P20">3</text:p>
          </table:table-cell>
          <table:table-cell table:style-name="Tablo1.C2" office:value-type="string">
            <text:p text:style-name="P20">Geçici olarak tavsiye edilen tarım ilaçları</text:p>
          </table:table-cell>
        </table:table-row>
        <table:table-row table:style-name="Tablo1.1">
          <table:table-cell table:style-name="Tablo1.A2" office:value-type="string">
            <text:p text:style-name="P20">&gt;10,0</text:p>
          </table:table-cell>
          <table:table-cell table:style-name="Tablo1.A2" office:value-type="string">
            <text:p text:style-name="P20">4</text:p>
          </table:table-cell>
          <table:table-cell table:style-name="Tablo1.C2" office:value-type="string">
            <text:p text:style-name="P20">Entegre mücadele programı için uygun değildir</text:p>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Roboto Condensed" svg:font-family="'Roboto Condensed',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tr" fo:country="T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tr" fo:country="T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Title"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bdul Samet Karaağaç</meta:initial-creator>
    <meta:creation-date>2017-02-15T14:15:27.33</meta:creation-date>
    <meta:printed-by>Abdul Samet Karaağaç</meta:printed-by>
    <meta:print-date>2017-02-15T14:17:44.78</meta:print-date>
    <meta:document-statistic meta:table-count="1" meta:image-count="0" meta:object-count="0" meta:page-count="2" meta:paragraph-count="80" meta:word-count="964" meta:character-count="7856"/>
    <dc:date>2017-02-15T14:17:57.94</dc:date>
    <dc:creator>Abdul Samet Karaağaç</dc:creator>
    <meta:editing-duration>PT2M31S</meta:editing-duration>
    <meta:editing-cycles>1</meta:editing-cycles>
    <meta:generator>OpenOffice/4.1.3$Win32 OpenOffice.org_project/413m1$Build-9783</meta:generator>
  </office:meta>
</office:document-meta>
</file>